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 Historic" svg:font-family="'Segoe UI Historic', 'Segoe UI', Helvetica, Arial, sans-serif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weight="bold" officeooo:rsid="0003b807" officeooo:paragraph-rsid="0003b807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Arial" fo:font-weight="bold" officeooo:rsid="0003b807" officeooo:paragraph-rsid="0003b807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variant="normal" fo:text-transform="none" fo:color="#080809" loext:opacity="100%" style:font-name="Segoe UI Historic" fo:font-size="11.25pt" fo:letter-spacing="normal" fo:font-style="normal" fo:font-weight="normal" officeooo:rsid="0003b807" officeooo:paragraph-rsid="0003b807" style:font-weight-asian="bold" style:font-weight-complex="bold"/>
    </style:style>
    <style:style style:name="T1" style:family="text">
      <style:text-properties fo:font-variant="normal" fo:text-transform="none" fo:color="#080809" loext:opacity="100%" style:font-name="Segoe UI Historic" fo:font-size="11.25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 Gyermekjogi Civil Koalíció Egyesületté vált</text:p>
      <text:p text:style-name="P2"/>
      <text:p text:style-name="P3">A gyermekvédelem és a gyermeki jogok kérdései iránt érdeklődők körében jól ismert a 2015-ben megalakult Gyermekjogi Civil Koalíció neve és tevékenysége. A szervezet most továbblépett és egyesületté alakult.</text:p>
      <text:p text:style-name="P2"><text:span text:style-name="T1">Az alapítók közt (ugyanúgy, mint a kezdetekkor) ott van a Magyar Pedagógia Társaság Gyermekvédők Korczak Közössége szakosztály. A közös munka tovább folytatódik.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 Historic" svg:font-family="'Segoe UI Historic', 'Segoe UI', Helvetica, Arial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7:20:04.998934700</meta:creation-date>
    <dc:date>2026-07-09T17:21:14.133927300</dc:date>
    <meta:editing-duration>PT1M9S</meta:editing-duration>
    <meta:editing-cycles>1</meta:editing-cycles>
    <meta:document-statistic meta:table-count="0" meta:image-count="0" meta:object-count="0" meta:page-count="1" meta:paragraph-count="3" meta:word-count="56" meta:character-count="413" meta:non-whitespace-character-count="359"/>
    <meta:generator>LibreOffice/26.2.4.2$Windows_X86_64 LibreOffice_project/0229ac93fcf0d7cbc6376066c6f35021cef002dc</meta:generator>
  </office:meta>
</office:document-meta>
</file>